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-0.0006in" fo:text-indent="-0.2944in">
        <style:tab-stops/>
      </style:paragraph-properties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indent="4.25in"/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" style:parent-style-name="內文" style:list-style-name="LFO1" style:family="paragraph"/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新細明體" fo:font-size="16pt" style:font-size-asian="16pt" style:font-size-complex="16pt"/>
    </style:style>
    <style:style style:name="P18" style:parent-style-name="內文" style:list-style-name="LFO1" style:family="paragraph">
      <style:text-properties style:font-name="標楷體" style:font-name-asian="標楷體" fo:font-size="16pt" style:font-size-asian="16pt" style:font-size-complex="16pt"/>
    </style:style>
    <style:style style:name="P19" style:parent-style-name="內文" style:family="paragraph">
      <style:paragraph-properties fo:margin-left="1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0" style:parent-style-name="內文" style:family="paragraph">
      <style:paragraph-properties fo:text-indent="1.7777in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fo:text-indent="1.7777in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text-indent="1.7777in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26" style:parent-style-name="內文" style:list-style-name="LFO1" style:family="paragraph"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margin-left="0.3333in" fo:text-indent="1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margin-left="0.3333in" fo:text-indent="1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margin-left="0.3333in" fo:text-indent="1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" style:parent-style-name="內文" style:list-style-name="LFO1" style:family="paragraph">
      <style:paragraph-properties fo:margin-left="2.125in" fo:text-indent="-0.375in">
        <style:tab-stops/>
      </style:paragraph-properties>
      <style:text-properties style:font-name="標楷體" style:font-name-asian="標楷體" fo:font-weight="bold" style:font-weight-asian="bold" fo:color="#0000FF" fo:font-size="16pt" style:font-size-asian="16pt" style:font-size-complex="16pt"/>
    </style:style>
    <style:style style:name="P31" style:parent-style-name="內文" style:list-style-name="LFO1" style:family="paragraph">
      <style:paragraph-properties>
        <style:tab-stops>
          <style:tab-stop style:type="left" style:position="-0.3333in"/>
          <style:tab-stop style:type="left" style:position="-0.291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2" style:parent-style-name="內文" style:family="paragraph">
      <style:paragraph-properties>
        <style:tab-stops>
          <style:tab-stop style:type="left" style:position="0.3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3" style:parent-style-name="內文" style:family="paragraph">
      <style:paragraph-properties>
        <style:tab-stops>
          <style:tab-stop style:type="left" style:position="0.3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>
        <style:tab-stops>
          <style:tab-stop style:type="left" style:position="0.3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fo:line-height="0.2777in">
        <style:tab-stops>
          <style:tab-stop style:type="left" style:position="0.375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40" style:parent-style-name="內文" style:family="paragraph">
      <style:paragraph-properties fo:line-height="0.2777in">
        <style:tab-stops>
          <style:tab-stop style:type="left" style:position="0.375in"/>
        </style:tab-stops>
      </style:paragraph-properties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line-height="0.2777in" fo:text-indent="0.5555in">
        <style:tab-stops>
          <style:tab-stop style:type="left" style:position="0.3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fo:line-height="0.2777in" fo:text-indent="0.5555in">
        <style:tab-stops>
          <style:tab-stop style:type="left" style:position="0.3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fo:break-before="page" fo:text-align="center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/>
    </style:style>
    <style:style style:name="P53" style:parent-style-name="內文" style:family="paragraph">
      <style:paragraph-properties style:snap-to-layout-grid="false" fo:text-align="center" fo:margin-right="0.4444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olumn55" style:family="table-column">
      <style:table-column-properties style:column-width="0.5131in"/>
    </style:style>
    <style:style style:name="TableColumn56" style:family="table-column">
      <style:table-column-properties style:column-width="0.5868in"/>
    </style:style>
    <style:style style:name="TableColumn57" style:family="table-column">
      <style:table-column-properties style:column-width="0.7875in"/>
    </style:style>
    <style:style style:name="TableColumn58" style:family="table-column">
      <style:table-column-properties style:column-width="0.5902in"/>
    </style:style>
    <style:style style:name="TableColumn59" style:family="table-column">
      <style:table-column-properties style:column-width="0.3937in"/>
    </style:style>
    <style:style style:name="TableColumn60" style:family="table-column">
      <style:table-column-properties style:column-width="0.7527in"/>
    </style:style>
    <style:style style:name="TableColumn61" style:family="table-column">
      <style:table-column-properties style:column-width="1.0229in"/>
    </style:style>
    <style:style style:name="TableColumn62" style:family="table-column">
      <style:table-column-properties style:column-width="1.2798in"/>
    </style:style>
    <style:style style:name="TableColumn63" style:family="table-column">
      <style:table-column-properties style:column-width="0.6888in"/>
    </style:style>
    <style:style style:name="TableColumn64" style:family="table-column">
      <style:table-column-properties style:column-width="1.1034in"/>
    </style:style>
    <style:style style:name="Table54" style:family="table">
      <style:table-properties style:width="7.7194in" fo:margin-left="0in" table:align="center"/>
    </style:style>
    <style:style style:name="TableRow65" style:family="table-row">
      <style:table-row-properties style:row-height="1.3784in" fo:keep-together="always"/>
    </style:style>
    <style:style style:name="TableCell66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/>
    </style:style>
    <style:style style:name="P68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/>
    </style:style>
    <style:style style:name="P69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/>
    </style:style>
    <style:style style:name="P70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/>
    </style:style>
    <style:style style:name="P71" style:parent-style-name="內文" style:family="paragraph">
      <style:paragraph-properties fo:text-align="center" fo:line-height="0.1805in"/>
      <style:text-properties style:font-name="標楷體" style:font-name-asian="標楷體" fo:font-weight="bold" style:font-weight-asian="bold" style:font-weight-complex="bold"/>
    </style:style>
    <style:style style:name="TableCell72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-top="0.0138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 style:row-height="2.2729in" fo:keep-together="always"/>
    </style:style>
    <style:style style:name="P9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Row107" style:family="table-row">
      <style:table-row-properties style:row-height="2.5048in" fo:keep-together="always"/>
    </style:style>
    <style:style style:name="TableCell108" style:family="table-cell">
      <style:table-cell-properties fo:border-top="0.0034in solid #000000" fo:border-left="0.0138in solid #000000" fo:border-bottom="0.0138in solid #000000" fo:border-right="0.003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0" style:family="table-cell">
      <style:table-cell-properties fo:border-top="0.0034in solid #000000" fo:border-left="0.003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="標楷體" style:font-name-asian="標楷體"/>
    </style:style>
    <style:style style:name="P112" style:parent-style-name="內文" style:family="paragraph">
      <style:paragraph-properties fo:text-align="justify"/>
      <style:text-properties style:font-name="標楷體" style:font-name-asian="標楷體"/>
    </style:style>
    <style:style style:name="P113" style:parent-style-name="內文" style:family="paragraph">
      <style:paragraph-properties fo:text-align="justify"/>
      <style:text-properties style:font-name="標楷體" style:font-name-asian="標楷體"/>
    </style:style>
    <style:style style:name="P114" style:parent-style-name="內文" style:family="paragraph">
      <style:paragraph-properties fo:margin-left="-0.125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許長煇獎學金</text:p>
      <text:p text:style-name="P2">103年10月14日系務會議修訂</text:p>
      <text:p text:style-name="內文"><text:span text:style-name="T3"><text:s text:c="57"/></text:span><text:span text:style-name="T4"><text:s/></text:span></text:p>
      <text:p text:style-name="P5">主旨：為鼓勵海洋大學海洋環境資訊系在學優秀或清寒學生。</text:p>
      <text:p text:style-name="P6">說明：</text:p>
      <text:list text:style-name="LFO1" text:continue-numbering="true">
        <text:list-item>
          <text:p text:style-name="P7"><text:span text:style-name="T8">名額及金額：</text:span><text:span text:style-name="T9">每年</text:span><text:span text:style-name="T10">1</text:span><text:span text:style-name="T11">名，總額</text:span><text:span text:style-name="T12">1</text:span><text:span text:style-name="T13">萬</text:span><text:span text:style-name="T14">2,000</text:span><text:span text:style-name="T15">元</text:span><text:span text:style-name="T16">。</text:span><text:span text:style-name="T17"><text:s text:c="2"/></text:span></text:p>
        </text:list-item>
        <text:list-item>
          <text:p text:style-name="P18">推薦資格：1.限本校海洋環境資訊系三、四年級在校學生。</text:p>
        </text:list-item>
      </text:list>
      <text:p text:style-name="P19"><text:s/>2.前學年度學業成績全班排名前30﹪。</text:p>
      <text:p text:style-name="P20">3.家境清寒獲系上老師推薦者，優先獎助。</text:p>
      <text:p text:style-name="P21">4.請填表後洽系上老師推薦申請。</text:p>
      <text:p text:style-name="P22"><text:span text:style-name="T23">5.</text:span><text:span text:style-name="T24">檢附</text:span><text:span text:style-name="T25">相當「全民英檢中級」以上之英檢証明。</text:span></text:p>
      <text:list text:style-name="LFO1" text:continue-numbering="true">
        <text:list-item>
          <text:p text:style-name="P26">繳交証件：1.在校歷年成績單(含排名)、老師推薦函及填寫</text:p>
        </text:list-item>
      </text:list>
      <text:p text:style-name="P27">獎學金申請表（請填列系上公告之表格，因本項</text:p>
      <text:p text:style-name="P28">獎學金列入學校校內獎學金項目，故仍須先上教</text:p>
      <text:p text:style-name="P29">學務系統申請，再填列申請表件送系辦公室）。</text:p>
      <text:list text:style-name="LFO1" text:continue-numbering="true">
        <text:list-item>
          <text:list>
            <text:list-item>
              <text:p text:style-name="P30">家境清寒者，須附系上老師推薦函，優先獎助。</text:p>
            </text:list-item>
          </text:list>
        </text:list-item>
        <text:list-item>
          <text:p text:style-name="P31">頒發方式：每年約11月底核定並頒發得獎學生。</text:p>
        </text:list-item>
      </text:list>
      <text:p text:style-name="P32">備註：許明光教授</text:p>
      <text:p text:style-name="P33"><text:tab/><text:tab/>通訊處：台北市溫州街75號7樓之1</text:p>
      <text:p text:style-name="P34"><text:tab/><text:tab/>電話：02-23638294</text:p>
      <text:p text:style-name="P35"><text:span text:style-name="T36">註</text:span><text:span text:style-name="T37">1.112</text:span><text:span text:style-name="T38">學年度申請期限：</text:span><text:span text:style-name="T39">請依學校公告受理日期為準。</text:span></text:p>
      <text:p text:style-name="P40"><text:span text:style-name="T41">註</text:span><text:span text:style-name="T42">2.</text:span><text:span text:style-name="T43"><text:s/></text:span><text:span text:style-name="T44">請洽系上老師推薦申請後，申請書紙本送海洋環境資訊系辦公</text:span></text:p>
      <text:p text:style-name="P45">室，電子檔請寄d0126@ntou.edu.tw張冠祥技正辦理（分機</text:p>
      <text:p text:style-name="P46">6302）。</text:p>
      <text:soft-page-break/>
      <text:p text:style-name="P47"><text:span text:style-name="T48">「</text:span><text:span text:style-name="T49">許長煇獎學金</text:span><text:span text:style-name="T50">」</text:span><text:span text:style-name="T51"><text:s/></text:span><text:span text:style-name="T52">申請書</text:span></text:p>
      <text:p text:style-name="P53"><text:s text:c="35"/>申請日期：<text:s text:c="2"/>年<text:s text:c="2"/>月<text:s text:c="2"/>日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1.</text:p>
            <text:p text:style-name="P68">基</text:p>
            <text:p text:style-name="P69">本</text:p>
            <text:p text:style-name="P70">資</text:p>
            <text:p text:style-name="P71">料</text:p>
          </table:table-cell>
          <table:table-cell table:style-name="TableCell72">
            <text:p text:style-name="P73">姓<text:s/>名</text:p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>
            <text:p text:style-name="P77">性<text:s/>別</text:p>
          </table:table-cell>
          <table:table-cell table:style-name="TableCell78">
            <text:p text:style-name="P79"/>
          </table:table-cell>
          <table:table-cell table:style-name="TableCell80">
            <text:p text:style-name="P81">身分證字號</text:p>
          </table:table-cell>
          <table:table-cell table:style-name="TableCell82">
            <text:p text:style-name="P83"/>
          </table:table-cell>
          <table:table-cell table:style-name="TableCell84">
            <text:p text:style-name="P85">出生</text:p>
            <text:p text:style-name="P86">年月日</text:p>
          </table:table-cell>
          <table:table-cell table:style-name="TableCell87">
            <text:p text:style-name="P88">　年　月　日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班<text:s/>級</text:p>
          </table:table-cell>
          <table:table-cell table:style-name="TableCell93">
            <text:p text:style-name="P94"><text:s/>年<text:s text:c="2"/>班</text:p>
          </table:table-cell>
          <table:table-cell table:style-name="TableCell95">
            <text:p text:style-name="P96">電<text:s/>話</text:p>
            <text:p text:style-name="P97">(手機)</text:p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>通<text:s/>訊<text:s/>地<text:s/>址/</text:p>
            <text:p text:style-name="P102">電子郵件</text:p>
            <text:p text:style-name="P103">信箱</text:p>
          </table:table-cell>
          <table:table-cell table:style-name="TableCell104" table:number-columns-spanned="3">
            <text:p text:style-name="P105"/>
            <text:p text:style-name="P106"/>
          </table:table-cell>
          <table:covered-table-cell/>
          <table:covered-table-cell/>
        </table:table-row>
        <table:table-row table:style-name="TableRow107">
          <table:table-cell table:style-name="TableCell108">
            <text:p text:style-name="P109">備註</text:p>
          </table:table-cell>
          <table:table-cell table:style-name="TableCell110" table:number-columns-spanned="9">
            <text:p text:style-name="P111"/>
            <text:p text:style-name="P112">一、經本系<text:s text:c="2"/>年<text:s text:c="2"/>月<text:s text:c="2"/>日系務會議審議通過核發獎學金新台幣<text:s/>壹萬貮仟<text:s text:c="3"/>元整。</text:p>
            <text:p text:style-name="P113">二、檢附歷年成績單(含排名)、教師推薦函及相當「全民英檢中級」以上之英檢証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7875in" fo:margin-bottom="0.3937in" fo:margin-right="0.393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海洋環境資訊系 胡添慶紀念獎學金</dc:title>
    <dc:subject/>
    <meta:initial-creator>SuperXP</meta:initial-creator>
    <dc:creator>陳亭蓁 </dc:creator>
    <meta:creation-date>2023-09-12T02:07:00Z</meta:creation-date>
    <dc:date>2023-09-12T02:12:00Z</dc:date>
    <meta:print-date>2004-11-11T03:54:00Z</meta:print-date>
    <meta:template xlink:href="Normal" xlink:type="simple"/>
    <meta:editing-cycles>3</meta:editing-cycles>
    <meta:editing-duration>PT60S</meta:editing-duration>
    <meta:document-statistic meta:page-count="2" meta:paragraph-count="1" meta:word-count="115" meta:character-count="772" meta:row-count="5" meta:non-whitespace-character-count="658"/>
  </office:meta>
</office:document-meta>
</file>